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melding BAL, Toepassen van grond of baggerspecie op of in de landbodem  , Alde Lunewei 3, Su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ytsjerksteradiel heeft een melding Besluit activiteiten leefomgeving ontvangen voor Toepassen van grond of baggerspecie op of in de landbodem  , Alde Lunewei 3, Suwâld</text:p>
            <text:p text:style-name="common-al">Zaaknummer: TZ2026-001583</text:p>
            <text:p text:style-name="common-al">Zaakadres: Alde Lunewei 3, Suwâld</text:p>
            <text:p text:style-name="common-al">Omschrijving: Toepassen van grond of baggerspecie op of in de landbodem  </text:p>
            <text:p text:style-name="common-al">Datum ontvangst: 22-06-2026</text:p>
            <text:p text:style-name="common-al"/>
            <text:p text:style-name="common-al">Tegen deze melding kan geen bezwaarschrift worden ingediend. De ondernemer moet zich houden aan de voorschriften uit het Activiteitenbesluit.
</text:p>
            <text:p text:style-name="last-al">
U kunt de melding inzien tijdens kantooruren tot 6 weken na de datum van publicatie. Neem hiervoor contact op met het klantcontactcentrum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7611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tsjerksteradi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TZ2026-001583</meta:user-defined>
    <meta:user-defined meta:name="DCTERMS.abstract">Toepassen van grond of baggerspecie op of in de landbodem 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ontvangen melding BAL, Toepassen van grond of baggerspecie op of in de landbodem  , Alde Lunewei 3, Suwâl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16</meta:user-defined>
    <meta:user-defined meta:name="OVERHEIDop.GmbID/DC.identifier">gmb-2026-376116</meta:user-defined>
    <meta:user-defined meta:name="OVERHEIDop.versieInformatie"/>
  </office:meta>
</office:document-meta>
</file>