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 Verleende Omgevingsvergunning, het bouwen van twee weegbruggen en lichtmasten en het tijdelijk bouwen van een prefab kantoorunit voor 15 jaar,  Sophialaan 31, 3542AR Utrecht, GU-Z2025-00369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mei hebben we op <text:a xlink:href="https://zoek.officielebekendmakingen.nl/gmb-2026-235306.html" xlink:type="simple">Gemeenteblad 2026, 235306 | Overheid.nl &gt; Officiële bekendmakingen</text:a> ondestaand besluit. Hierbij was in het besluit de omschrijving fout vermeeld. Excuses voor de ontstane verwarring.</text:p>
            <text:p text:style-name="common-al">Sophialaan 31, 3542AR Utrecht</text:p>
            <text:p text:style-name="common-al">GU-Z2025-0036990</text:p>
            <text:p text:style-name="common-al">Toelichting: het bouwen van twee weegbruggen en lichtmasten en het tijdelijk bouwen van een prefab kantoorunit voor 15 jaar,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1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36990</meta:user-defined>
    <meta:user-defined meta:name="DCTERMS.abstract">Toelichting: het tijdelijk bouwen van twee weegbruggen, prefab kantoorunit en lichtmasten</meta:user-defined>
    <dc:language>nl</dc:language>
    <meta:user-defined meta:name="OVERHEIDop.locatietype/OVERHEIDop.gebiedsmarkering">Vlak</meta:user-defined>
    <meta:user-defined meta:name="DC.title">RECTIFICATIE Verleende Omgevingsvergunning, het bouwen van twee weegbruggen en lichtmasten en het tijdelijk bouwen van een prefab kantoorunit voor 15 jaar,  Sophialaan 31, 3542AR Utrecht, GU-Z2025-0036990</meta:user-defined>
    <meta:user-defined meta:name="OVERHEIDop.datumEindeReactietermijn">2026-06-29</meta:user-defined>
    <meta:user-defined meta:name="OVERHEIDop.terinzageleggingBG">https://jeleefomgeving.nl/inzien/002220647/0a1dbdcf-c6fc-45e3-a6a8-5f669025e10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11</meta:user-defined>
    <meta:user-defined meta:name="OVERHEIDop.GmbID/DC.identifier">gmb-2026-376111</meta:user-defined>
    <meta:user-defined meta:name="OVERHEIDop.versieInformatie"/>
  </office:meta>
</office:document-meta>
</file>