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plaatsen van emballage hantering van Russenweg 5 in Zwolle en Hanzeweg 22 in Hasselt naar Russenweg 8 in Zwolle, Russenweg 8 8041AL Zwoll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4 augustus 2026</text:p>
            <text:p text:style-name="common-al">
            <text:span text:style-name="nadrukvet">Locatie:</text:span> Russenweg 8 8041AL Zwolle</text:p>
            <text:p text:style-name="common-al">
            <text:span text:style-name="nadrukvet">Zaakomschrijving:</text:span> het verplaatsen van emballage hantering van Russenweg 5 in Zwolle en Hanzeweg 22 in Hasselt naar Russenweg 8 in Zwolle</text:p>
            <text:p text:style-name="common-al">
            <text:span text:style-name="nadrukvet">Zaaknummer:</text:span> 0193ESUITE1544392025</text:p>
            <text:p text:style-name="common-al">
            <text:span text:style-name="nadrukvet">Activiteit(en):</text:span>
          </text:p>
            <text:list text:style-name="id1-3-2-1-1-6">
              <text:list-item text:style-override="id1-3-2-1-1-6-1">
                <text:number>-</text:number>
                <text:p text:style-name="al"/>
                <text:p text:style-name="al">Metaalproductenindustrie</text:p>
              </text:list-item>
            </text:list>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544392025</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88 5251050 of via <text:a xlink:href="mailto:omgevingsloket@odijsselland.nl" xlink:type="simple">omgevingsloket@odijsselland.nl</text:a>. Wilt u hierbij het zaaknummer 0193ESUITE154439202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610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0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10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0193ESUITE1544392025</meta:user-defined>
    <meta:user-defined meta:name="DCTERMS.abstract">het verplaatsen van emballage hantering van Russenweg 5 Zwolle en Hanzeweg 22 Hasselt naar Russenweg 8 Zwoll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verplaatsen van emballage hantering van Russenweg 5 in Zwolle en Hanzeweg 22 in Hasselt naar Russenweg 8 in Zwolle, Russenweg 8 8041AL Zwolle</meta:user-defined>
    <meta:user-defined meta:name="OVERHEIDop.datumEindeReactietermijn">2026-09-14</meta:user-defined>
    <meta:user-defined meta:name="OVERHEIDop.terinzageleggingBG">https://mijnpublicaties.nl/Publicatie/1a281d0a-ac7b-4b1e-4a26-08dee7b74b38</meta:user-defined>
    <meta:user-defined meta:name="DCTERMS.W3CDTF/DCTERMS.available">2026-08-06</meta:user-defined>
    <meta:user-defined meta:name="DCTERMS.W3CDTF/OVERHEIDop.jaargang">2026</meta:user-defined>
    <meta:user-defined meta:name="OVERHEIDop.publicationIssue">376109</meta:user-defined>
    <meta:user-defined meta:name="OVERHEIDop.GmbID/DC.identifier">gmb-2026-376109</meta:user-defined>
    <meta:user-defined meta:name="OVERHEIDop.versieInformatie"/>
  </office:meta>
</office:document-meta>
</file>