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is verleend, het gedeeltelijk verbouwen van de schuur tot Bed &amp; Breakfast, Dongenseweg 44, 5121 PD R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Gilze en Rijen hebben de aanvraag omgevingsvergunning verleend voor het gedeeltelijk verbouwen van de schuur tot Bed &amp; Breakfast op het adres Dongenseweg 44, 5121 PD Rijen. Verzenddatum besluit 04-08-2026 (1142032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kunnen op grond van de Algemene wet bestuursrecht bezwaar maken tegen dit besluit, binnen 6 weken na de datum van verzending van het besluit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7610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0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0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ilze en Rij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42032</meta:user-defined>
    <dc:language>nl</dc:language>
    <meta:user-defined meta:name="OVERHEIDop.locatietype/OVERHEIDop.gebiedsmarkering">Punt</meta:user-defined>
    <meta:user-defined meta:name="DC.title">Besluit omgevingsvergunning is verleend, het gedeeltelijk verbouwen van de schuur tot Bed &amp; Breakfast, Dongenseweg 44, 5121 PD Rij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06</meta:user-defined>
    <meta:user-defined meta:name="OVERHEIDop.GmbID/DC.identifier">gmb-2026-376106</meta:user-defined>
    <meta:user-defined meta:name="OVERHEIDop.versieInformatie"/>
  </office:meta>
</office:document-meta>
</file>