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egaliseren veranderde constructie draagmuur, De Sitterlaan 70 2313T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4168</text:p>
            <text:p text:style-name="common-al">
            <text:span text:style-name="nadrukvet">Ingekomen:</text:span> 04-08-2026</text:p>
            <text:p text:style-name="common-al">
            <text:span text:style-name="nadrukvet">Locatie:</text:span> De Sitterlaan 70 2313T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4168" xlink:type="simple">publicatiesomgevingsvergunningen@leiden.nl</text:a> de volgende gegevens:</text:p>
            <text:p text:style-name="common-al">-het kenmerk van de aanvraag: Z/26/402416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60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4168</meta:user-defined>
    <meta:user-defined meta:name="DCTERMS.abstract">legaliseren veranderde constructie draagm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legaliseren veranderde constructie draagmuur, De Sitterlaan 70 2313TS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085_Samenvatting 000|exb-2026-28068</meta:user-defined>
    <meta:user-defined meta:name="OVERHEIDop.publicationIssue">376090</meta:user-defined>
    <meta:user-defined meta:name="OVERHEIDop.GmbID/DC.identifier">gmb-2026-376090</meta:user-defined>
    <meta:user-defined meta:name="OVERHEIDop.versieInformatie"/>
  </office:meta>
</office:document-meta>
</file>