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voor het rijden op het strand vanaf de Zwaanstraat en Relweg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ontheffing rijden op het strand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D-178625 / Z-26-205711</text:span>
                <text:span text:style-name="nadrukcur">, </text:span>voor het rijden op het strand vanaf de Zwaanstraat en Relweg, verleend op 22 juli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>De burgemeester voornoemd,</text:span></text:p>
          </text:section>
          <text:section text:name="ondertekening_id1-3-2-2-3">
            <text:p><text:span text:style-name="deze">M.E. Smit</text:span></text:p>
          </text:section>
          <text:section text:name="ondertekening_id1-3-2-2-4"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verwijk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-178625 / Z-26-205711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Ontheffing voor het rijden op het strand vanaf de Zwaanstraat en Relweg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86</meta:user-defined>
    <meta:user-defined meta:name="OVERHEIDop.GmbID/DC.identifier">gmb-2026-376086</meta:user-defined>
    <meta:user-defined meta:name="OVERHEIDop.versieInformatie"/>
  </office:meta>
</office:document-meta>
</file>