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Toestemming voor het gebruik van een Alcoholwetvergunning voor Rentrée B.V. aan Duinwijklaan 46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fgegeven alcoholwetsvergunning</text:span>
          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Z-26-204279 </text:span>
                <text:span text:style-name="nadrukvet">Duinwijklaan 46 te Beverwijk</text:span>, Verleende Alcoholwetvergunning voor Rentrée B.V., verleend op 24 juli 2026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06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76081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081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Z-26-204279 </meta:user-defined>
    <dc:language>nl</dc:language>
    <meta:user-defined meta:name="OVERHEIDop.locatietype/OVERHEIDop.gebiedsmarkering">Adres</meta:user-defined>
    <meta:user-defined meta:name="DC.title">Toestemming voor het gebruik van een Alcoholwetvergunning voor Rentrée B.V. aan Duinwijklaan 46 te Beverw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081</meta:user-defined>
    <meta:user-defined meta:name="OVERHEIDop.GmbID/DC.identifier">gmb-2026-376081</meta:user-defined>
    <meta:user-defined meta:name="OVERHEIDop.versieInformatie"/>
  </office:meta>
</office:document-meta>
</file>