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ozef Israëlskade 54-H 1073PX Amsterdam, Jozef Israëlskade 66-H 1073PZ Amsterdam, Mesdagstraat 49-H 1073HK Amsterdam, Paletstraat 2-H 1073JN Amsterdam, Poggenbeekstraat 2-H 1073JG Amsterdam, Thérèse Schwartzestraat 16-H 1073J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kozijnen in de voorgevels van het woonblok</text:p>
            <text:p text:style-name="common-al">Zaakadres: Jozef Israëlskade 54-H 1073PX Amsterdam, Jozef Israëlskade 66-H 1073PZ Amsterdam, Mesdagstraat 49-H 1073HK Amsterdam, Paletstraat 2-H 1073JN Amsterdam, Poggenbeekstraat 2-H 1073JG Amsterdam, Thérèse Schwartzestraat 16-H 1073JM Amsterdam</text:p>
            <text:p text:style-name="common-al">Datum ontvangst: 26-05-2026</text:p>
            <text:p text:style-name="common-al">Zaaknummer: Z2026-022975</text:p>
            <text:p text:style-name="common-al">DSO-nummer: 202605260181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07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2975</meta:user-defined>
    <meta:user-defined meta:name="DCTERMS.abstract">wijzigen van kozijnen in de voorgev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ozef Israëlskade 54-H 1073PX Amsterdam, Jozef Israëlskade 66-H 1073PZ Amsterdam, Mesdagstraat 49-H 1073HK Amsterdam, Paletstraat 2-H 1073JN Amsterdam, Poggenbeekstraat 2-H 1073JG Amsterdam, Thérèse Schwartzestraat 16-H 1073JM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77</meta:user-defined>
    <meta:user-defined meta:name="OVERHEIDop.GmbID/DC.identifier">gmb-2026-376077</meta:user-defined>
    <meta:user-defined meta:name="OVERHEIDop.versieInformatie"/>
  </office:meta>
</office:document-meta>
</file>