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 en het aanleggen van een uitweg aan Wagenmakerstraat 7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omgevingsvergunningen</text:span>
            </text:span>
          </text:p>
            <text:p text:style-name="common-al">Z2026-00005288 / Verleende omgevingsvergunning / Wagenmakerstraat 7, 6101 SZ te Echt / Echt-Susteren / bekendgemaakt op 29 juli 2026 / het bouwen van een woning en het aanleggen van een uitweg / Activiteit: Bouwactiviteit (Omgevingsplan) / Activiteit: Het aanleggen of veranderen van een uitrit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Z2026-00005288 </meta:user-defined>
    <dc:language>nl</dc:language>
    <meta:user-defined meta:name="OVERHEIDop.locatietype/OVERHEIDop.gebiedsmarkering">Adres</meta:user-defined>
    <meta:user-defined meta:name="DC.title">Toestemming voor het bouwen van een woning en het aanleggen van een uitweg aan Wagenmakerstraat 7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75</meta:user-defined>
    <meta:user-defined meta:name="OVERHEIDop.GmbID/DC.identifier">gmb-2026-376075</meta:user-defined>
    <meta:user-defined meta:name="OVERHEIDop.versieInformatie"/>
  </office:meta>
</office:document-meta>
</file>