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faunapassage (FP068) aan Rijksweg A2 - Het Vonderen-Kerensheide, perceel kadastraal bekend als gemeente Roosteren, sectie F, perceelnummer 186 te Roo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omgevingsvergunningen</text:span>
            </text:span>
          </text:p>
            <text:p text:style-name="common-al">Z2026-00008168 / Verleende omgevingsvergunning – onder voorwaarden / Rijksweg A2 - Het Vonderen-Kerensheide, perceel kadastraal bekend als gemeente Roosteren, sectie F, perceelnummer 186 te Roosteren / Echt-Susteren / bekendgemaakt op 29 juli 2026 / het bouwen van een faunapassage (FP068) / Activiteit: Bouwactiviteit (Omgevingsplan) / Activiteit: Afwijken van regels in het omgevingsplan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07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8168 </meta:user-defined>
    <dc:language>nl</dc:language>
    <meta:user-defined meta:name="OVERHEIDop.locatietype/OVERHEIDop.gebiedsmarkering">Perceel</meta:user-defined>
    <meta:user-defined meta:name="DC.title">Toestemming voor het bouwen van een faunapassage (FP068) aan Rijksweg A2 - Het Vonderen-Kerensheide, perceel kadastraal bekend als gemeente Roosteren, sectie F, perceelnummer 186 te Rooster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72</meta:user-defined>
    <meta:user-defined meta:name="OVERHEIDop.GmbID/DC.identifier">gmb-2026-376072</meta:user-defined>
    <meta:user-defined meta:name="OVERHEIDop.versieInformatie"/>
  </office:meta>
</office:document-meta>
</file>