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breiden van een woning aan Annendaalderweg 67 te Maria 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6-00004861/ Verleende omgevingsvergunning / Annendaalderweg 67, 6105 AS te Maria Hoop / Echt-Susteren / het uitbreiden van een woning / Activiteit: Bouwactiviteit (Omgevingsplan) Bopa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004861</meta:user-defined>
    <dc:language>nl</dc:language>
    <meta:user-defined meta:name="OVERHEIDop.locatietype/OVERHEIDop.gebiedsmarkering">Adres</meta:user-defined>
    <meta:user-defined meta:name="DC.title">Toestemming voor het uitbreiden van een woning aan Annendaalderweg 67 te Maria Hoo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6</meta:user-defined>
    <meta:user-defined meta:name="OVERHEIDop.GmbID/DC.identifier">gmb-2026-376066</meta:user-defined>
    <meta:user-defined meta:name="OVERHEIDop.versieInformatie"/>
  </office:meta>
</office:document-meta>
</file>