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een technische bouwactiviteit Boeweg 49 - Deken Waarestraat 50A aan Boeweg 49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gen omgeving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69 Boeweg 49 te Beverwijk, </text:span>technische bouwactiviteit Boeweg 49 - Deken Waarestraat 50A, ontvangen op 3 augustus 2026</text:p>
              </text:list-item>
            </text:list>
            <text:p text:style-name="common-al"> Tegen aanvragen kan geen bezwaar worden gemaakt. Mocht u het oneens zijn met de aangevraagde activiteiten raden wij u aan om de bekendmakingen van de genomen besluiten in de gaten te houden.</text:p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
              <text:span text:style-name="nadrukondlijn">www.beverwijk.nl/bekendmakingen</text:span>
            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06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7606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69 </meta:user-defined>
    <dc:language>nl</dc:language>
    <meta:user-defined meta:name="OVERHEIDop.locatietype/OVERHEIDop.gebiedsmarkering">Adres</meta:user-defined>
    <meta:user-defined meta:name="DC.title">Aanvraag vergunning voor een technische bouwactiviteit Boeweg 49 - Deken Waarestraat 50A aan Boeweg 49 te Bever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65</meta:user-defined>
    <meta:user-defined meta:name="OVERHEIDop.GmbID/DC.identifier">gmb-2026-376065</meta:user-defined>
    <meta:user-defined meta:name="OVERHEIDop.versieInformatie"/>
  </office:meta>
</office:document-meta>
</file>