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4 hotelkamers in het bestaande gebouw aan Koningstraat 6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68 Koningstraat 6 te Beverwijk,</text:span> het realiseren van 4 hotelkamers in het bestaande gebouw, ontvangen op 30 juli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68 </meta:user-defined>
    <dc:language>nl</dc:language>
    <meta:user-defined meta:name="OVERHEIDop.locatietype/OVERHEIDop.gebiedsmarkering">Adres</meta:user-defined>
    <meta:user-defined meta:name="DC.title">Aanvraag vergunning voor het realiseren van 4 hotelkamers in het bestaande gebouw aan Koningstraat 6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63</meta:user-defined>
    <meta:user-defined meta:name="OVERHEIDop.GmbID/DC.identifier">gmb-2026-376063</meta:user-defined>
    <meta:user-defined meta:name="OVERHEIDop.versieInformatie"/>
  </office:meta>
</office:document-meta>
</file>