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wijziging leidinggevende alcoholvergunning Bascafé - In de Betouwstraat 16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06-08-2026</text:p>
            <text:p text:style-name="common-al">
            <text:span text:style-name="nadrukvet">Omschrijving: </text:span>Wijziging leidinggevende alcoholvergunning (In de Betouwstraat 16 6511 GC  Nijmegen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89306</text:p>
            <text:p text:style-name="common-al">
            <text:span text:style-name="nadrukvet">Product: </text:span>Wijziging leidinggevende alcoholvergunning</text:p>
            <text:p text:style-name="common-al">
            <text:span text:style-name="nadrukvet">Ontvangst: </text:span>10-07-2026</text:p>
            <text:p text:style-name="common-al">
            <text:span text:style-name="nadrukvet">Definitieve beschikking verzonden: </text:span>04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15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04 augustus 2026 tot en met 15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89306/ac4c364e-fa6e-49d8-98df-8a803e632019.pdf" xlink:type="simple">https://besluitenapv.nijmegen.nl/ZD2600089306/ac4c364e-fa6e-49d8-98df-8a803e632019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7606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6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6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wijziging leidinggevende alcoholvergunning Bascafé - In de Betouwstraat 16 te Nijmeg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061</meta:user-defined>
    <meta:user-defined meta:name="OVERHEIDop.GmbID/DC.identifier">gmb-2026-376061</meta:user-defined>
    <meta:user-defined meta:name="OVERHEIDop.versieInformatie"/>
  </office:meta>
</office:document-meta>
</file>