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legaliseren van een dakterras aan Kreijerstraat 6A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omgevingsvergunningen</text:span>
            </text:span>
          </text:p>
            <text:p text:style-name="common-al">Z2025-00012406 / Verleende omgevingsvergunning / Kreijerstraat 6A, 6101 CL te Echt / Echt-Susteren / bekendgemaakt op 23 juli 2026 / het legaliseren van een dakterras / Activiteit: Bouwactiviteit (Omgevingsplan) / Activiteit: Technische bouwactiviteit 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30 juli 2026 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605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0012406 </meta:user-defined>
    <dc:language>nl</dc:language>
    <meta:user-defined meta:name="OVERHEIDop.locatietype/OVERHEIDop.gebiedsmarkering">Adres</meta:user-defined>
    <meta:user-defined meta:name="DC.title">Toestemming voor het legaliseren van een dakterras aan Kreijerstraat 6A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59</meta:user-defined>
    <meta:user-defined meta:name="OVERHEIDop.GmbID/DC.identifier">gmb-2026-376059</meta:user-defined>
    <meta:user-defined meta:name="OVERHEIDop.versieInformatie"/>
  </office:meta>
</office:document-meta>
</file>