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kappen van 36 bomen aan Paalweg te 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Verleende omgevingsvergunningen</text:span>
            </text:span>
          </text:p>
            <text:p text:style-name="common-al">Z2026-00003632 / Verleende omgevingsvergunning – onder voorwaarden / Paalweg te Echt / Echt-Susteren / bekendgemaakt op 23 juli 2026 / het kappen van 36 bomen / Activiteit: Kappen van houtopstand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Echt-Susteren, 30 juli 2026  </text:span>
            <text:span text:style-name="datum"/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7605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5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5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meta:user-defined meta:name="OVERHEIDop.referentienummer">Z2026-00003632 </meta:user-defined>
    <dc:language>nl</dc:language>
    <meta:user-defined meta:name="OVERHEIDop.locatietype/OVERHEIDop.gebiedsmarkering">Weg</meta:user-defined>
    <meta:user-defined meta:name="DC.title">Toestemming voor het kappen van 36 bomen aan Paalweg te Ech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56</meta:user-defined>
    <meta:user-defined meta:name="OVERHEIDop.GmbID/DC.identifier">gmb-2026-376056</meta:user-defined>
    <meta:user-defined meta:name="OVERHEIDop.versieInformatie"/>
  </office:meta>
</office:document-meta>
</file>