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Zuider IJdijk 119 1095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Elizabeth aan de Zuider IJdijk 116</text:p>
            <text:p text:style-name="common-al">Zaakadres: Zuider IJdijk 119 1095KN Amsterdam</text:p>
            <text:p text:style-name="common-al">Datum ontvangst: 01-08-2026</text:p>
            <text:p text:style-name="common-al">Zaaknummer: Z2026-03429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0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298</meta:user-defined>
    <meta:user-defined meta:name="DCTERMS.abstract">Ligplaatsvergunning Woonboot Elizabeth aan de Zuider IJdijk 116</meta:user-defined>
    <dc:language>nl</dc:language>
    <meta:user-defined meta:name="OVERHEIDop.locatietype/OVERHEIDop.gebiedsmarkering">Punt</meta:user-defined>
    <meta:user-defined meta:name="DC.title">Aanvraag ligplaatsvergunning Zuider IJdijk 119 1095K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54</meta:user-defined>
    <meta:user-defined meta:name="OVERHEIDop.GmbID/DC.identifier">gmb-2026-376054</meta:user-defined>
    <meta:user-defined meta:name="OVERHEIDop.versieInformatie"/>
  </office:meta>
</office:document-meta>
</file>