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p 16-06-2026 hebben wij een aanvraag reguliere omgevingsvergunning voor het plaatsen van twee hoogspanningsmasten op het adres Klavermaten ong. in Goor ontvangen. Deze aanvraag staat ingeschreven onder zaaknummer 00001099081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Op 16-06-2026 hebben wij een aanvraag Omgevingsvergunning meervoudig (regulier) ontvangen. De aanvraag heeft betrekking op de onderde(e)l(en):</text:p>
            <text:p text:style-name="common-al"/>
            <text:p text:style-name="common-al">Omgevingsplanactiviteit bouwwerken, Technische bouwactiviteit</text:p>
            <text:p text:style-name="common-al"/>
            <text:p text:style-name="last-al">Deze bekendmaking heeft uitsluitend een informatief karakter. De aanvraag ligt ter inzage in het stadhuis. Indien u de aanvraag wilt inzien, kunt u hiervoor een telefonische afspraak maken via (0547) 85 85 85. Tegen de ingediende vergunningaanvraag kunt u geen bezwaar maken. Dat kan pas nadat er op een aanvraag om een Omgevingsvergunning meervoudig (regulier) is beslist. Een beslissing op een aanvraag wordt een beschikking genoem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of van Twente</text:p>
            </table:table-cell>
            <table:table-cell office:value-type="string" table:style-name="header.C">
              <text:p text:style-name="headerright"><text:span text:style-name="nr">Nr. 376047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047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047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of van Twent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of van Twente</meta:user-defined>
    <meta:user-defined meta:name="OVERHEID.Gemeente/OVERHEID.authority">Hof van Twent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0001099081</meta:user-defined>
    <meta:user-defined meta:name="DCTERMS.abstract">het plaatsen van twee hoogspanningsmasten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Op 16-06-2026 hebben wij een aanvraag reguliere omgevingsvergunning voor het plaatsen van twee hoogspanningsmasten op het adres Klavermaten ong. in Goor ontvangen. Deze aanvraag staat ingeschreven onder zaaknummer 00001099081.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6047</meta:user-defined>
    <meta:user-defined meta:name="OVERHEIDop.GmbID/DC.identifier">gmb-2026-376047</meta:user-defined>
    <meta:user-defined meta:name="OVERHEIDop.versieInformatie"/>
  </office:meta>
</office:document-meta>
</file>