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realiseren van een energieopslagsysteem binnen het bestaande zonnepark Groensebos aan Groensebosweg 20 te Sint Joo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ngen Beslistermijn</text:span>
            </text:span>
          </text:p>
            <text:p text:style-name="last-al">Z2026-0008256 / Verlengen beslistermijn / Groensebosweg 20 te Sint Joost / Echt-Susteren / bekendgemaakt op 23 juli 2026 / het realiseren van een energieopslagsysteem binnen het bestaande zonnepark Groensebo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8256 </meta:user-defined>
    <dc:language>nl</dc:language>
    <meta:user-defined meta:name="OVERHEIDop.locatietype/OVERHEIDop.gebiedsmarkering">Adres</meta:user-defined>
    <meta:user-defined meta:name="DC.title">Verlenging beslistermijn voor het realiseren van een energieopslagsysteem binnen het bestaande zonnepark Groensebos aan Groensebosweg 20 te Sint Joo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44</meta:user-defined>
    <meta:user-defined meta:name="OVERHEIDop.GmbID/DC.identifier">gmb-2026-376044</meta:user-defined>
    <meta:user-defined meta:name="OVERHEIDop.versieInformatie"/>
  </office:meta>
</office:document-meta>
</file>