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en APV en bijzondere wetten, Aangespannen Dag Gilze 202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esluit verzonden op 4 augustus 2026, evenementenvergunning <text:span text:style-name="nadrukvet">Aangespannen Dag Gilze 2026</text:span> op woensdag 26 augustus 2026 van 18.00 uur tot 23.00 uur, op donderdag 27 augustus 2026 van 13.00 uur tot 23.00 uur, op vrijdag 28 augustus 2026 van 08.00 uur tot 01.30 uur, op zaterdag 29 augustus 2026 van 08.00 uur tot 01.30 uur en op zondag 30 augustus 2026 van 08.00 uur tot 23.00 uur in Gilze, Alphensebaan t.h.v. Nieuwe Maastrichtsebaan en Altenaweg. (1147815) </text:p>
            <text:p text:style-name="common-al"/>
            <text:p text:style-name="last-al">Belanghebbenden kunnen op grond van de Algemene wet bestuursrecht bezwaar maken tegen dit besluit, binnen 6 weken na de datum van verzending van het beslui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7604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ilze en Rijen</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leende vergunningen APV en bijzondere wetten, Aangespannen Dag Gilze 2026</meta:user-defined>
    <meta:user-defined meta:name="DCTERMS.W3CDTF/DCTERMS.available">2026-08-06</meta:user-defined>
    <meta:user-defined meta:name="DCTERMS.W3CDTF/OVERHEIDop.jaargang">2026</meta:user-defined>
    <meta:user-defined meta:name="OVERHEIDop.publicationIssue">376042</meta:user-defined>
    <meta:user-defined meta:name="OVERHEIDop.GmbID/DC.identifier">gmb-2026-376042</meta:user-defined>
    <meta:user-defined meta:name="OVERHEIDop.versieInformatie"/>
  </office:meta>
</office:document-meta>
</file>