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, nabij Dijkumerweg 2 in Gars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maakt bekend een melding voor de locatie nabij Dijkumerweg 2 in Garsthuizen, op grond van het Besluit activiteiten leefomgeving (Bal), te hebben ontvangen voor het toepassen van grond en baggerspecie.</text:p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60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83</meta:user-defined>
    <meta:user-defined meta:name="DCTERMS.abstract">Melding voor het toepassen van grond of baggerspecie op de locatie nabij Dijkumerweg 2 Garsthuizen.</meta:user-defined>
    <dc:language>nl</dc:language>
    <meta:user-defined meta:name="OVERHEIDop.locatietype/OVERHEIDop.gebiedsmarkering">Vlak</meta:user-defined>
    <meta:user-defined meta:name="DC.title">Melding Besluit activiteiten leefomgeving (Bal), nabij Dijkumerweg 2 in Garsthuiz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035</meta:user-defined>
    <meta:user-defined meta:name="OVERHEIDop.GmbID/DC.identifier">gmb-2026-376035</meta:user-defined>
    <meta:user-defined meta:name="OVERHEIDop.versieInformatie"/>
  </office:meta>
</office:document-meta>
</file>