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wembadweg 3, 4463AB Goes - Besluit op aanvraag Evenementenvergunning voor het aanvragen van een evenementenvergunning voor Lima Reunie op 5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Goes maakt bekend dat hij op 3 augustus 2026 een Evenementenvergunning heeft verleend voor het aanvragen van een evenementenvergunning voor Lima Reunie op 5 september 2026 op de locatie Zwembadweg 3, 4463AB Goes. Het besluit is geregistreerd onder nummer Z2026-00004803 / B2026-00000600.</text:p>
            <text:p text:style-name="common-al">
            <text:span text:style-name="nadrukvet">Procedure</text:span>
          </text:p>
            <text:p text:style-name="last-al">Tegen een verleende vergunning kunnen belanghebbenden tot en met 15 september 2026 een (gemotiveerd) bezwaarschrift indienen bij de de burgemeester van Goe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603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3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803</meta:user-defined>
    <meta:user-defined meta:name="DCTERMS.abstract">Zwembadweg 3, 4463AB Goes - Besluit op aanvraag Evenementenvergunning voor het aanvragen van een evenementenvergunning voor Lima Reunie op 5 september 2026</meta:user-defined>
    <dc:language>nl</dc:language>
    <meta:user-defined meta:name="OVERHEIDop.locatietype/OVERHEIDop.gebiedsmarkering">Punt</meta:user-defined>
    <meta:user-defined meta:name="DC.title">Zwembadweg 3, 4463AB Goes - Besluit op aanvraag Evenementenvergunning voor het aanvragen van een evenementenvergunning voor Lima Reunie op 5 september 2026</meta:user-defined>
    <meta:user-defined meta:name="DCTERMS.W3CDTF/DCTERMS.available">2026-08-06</meta:user-defined>
    <meta:user-defined meta:name="DCTERMS.W3CDTF/OVERHEIDop.jaargang">2026</meta:user-defined>
    <meta:user-defined meta:name="OVERHEIDop.publicationIssue">376034</meta:user-defined>
    <meta:user-defined meta:name="OVERHEIDop.GmbID/DC.identifier">gmb-2026-376034</meta:user-defined>
    <meta:user-defined meta:name="OVERHEIDop.versieInformatie"/>
  </office:meta>
</office:document-meta>
</file>