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een Eikenboom aan Ravenstraat 17, 8161RT Epe (143812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kappen van een Eikenboom aan Ravenstraat 17, 8161RT Epe. </text:p>
            <text:p text:style-name="common-al">Datum aanvraag: 02-08-2026</text:p>
            <text:p text:style-name="common-al">Zaaknummer: 143812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760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38383</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kappen van een Eikenboom aan Ravenstraat 17, 8161RT Epe (1438122)</meta:user-defined>
    <meta:user-defined meta:name="DCTERMS.W3CDTF/DCTERMS.available">2026-08-06</meta:user-defined>
    <meta:user-defined meta:name="DCTERMS.W3CDTF/OVERHEIDop.jaargang">2026</meta:user-defined>
    <meta:user-defined meta:name="OVERHEIDop.publicationIssue">376032</meta:user-defined>
    <meta:user-defined meta:name="OVERHEIDop.GmbID/DC.identifier">gmb-2026-376032</meta:user-defined>
    <meta:user-defined meta:name="OVERHEIDop.versieInformatie"/>
  </office:meta>
</office:document-meta>
</file>