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jaardag op 12 september 2026, Nieuwe Meerlaan 1, bij de dagrecre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melding evenement ontvangen voor de locatie Nieuwe Meerlaan 1, bij de dagrecreatie. De melding is geregistreerd onder zaaknummer Z2026-00007445. De melding betreft Verjaardag op 12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44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60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445</meta:user-defined>
    <meta:user-defined meta:name="DCTERMS.abstract">Betreft: melding op locatie Nieuwe Meerlaan 1, bij de dagrecreatie</meta:user-defined>
    <dc:language>nl</dc:language>
    <meta:user-defined meta:name="OVERHEIDop.locatietype/OVERHEIDop.gebiedsmarkering">Punt</meta:user-defined>
    <meta:user-defined meta:name="DC.title">Melding Verjaardag op 12 september 2026, Nieuwe Meerlaan 1, bij de dagrecreati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30</meta:user-defined>
    <meta:user-defined meta:name="OVERHEIDop.GmbID/DC.identifier">gmb-2026-376030</meta:user-defined>
    <meta:user-defined meta:name="OVERHEIDop.versieInformatie"/>
  </office:meta>
</office:document-meta>
</file>