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rankenslag 15 A, 2582 H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108</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Frankenslag 15 A, 2582 HC 's-Gravenhage</text:p>
            <text:p text:style-name="common-al">
            
          </text:p>
            <text:p text:style-name="common-al">
            <text:span text:style-name="nadrukvet">
              <text:span text:style-name="nadrukcur">Datum bekendmaking besluit:</text:span>
            </text:span> 31-07-2026</text:p>
            <text:p text:style-name="common-al">
            
          </text:p>
            <text:p text:style-name="common-al">
            <text:span text:style-name="nadrukvet">
              <text:span text:style-name="nadrukcur">Op 9 juli 2026 hebben wij uw aanvraag ontvangen. U vraagt toestemming voor het reconstrueren van het LS-net en het vervangen van laagspanningskabels ter hoogte van de locaties Frankenslag, Johan van Oldenbarneveltlaan, Scheveningseweg, van Hoornbeekstraat, Prins Mauritslaan, Statenplein, Statenlaan, van Boetzelaerlaan in Den Haag.</text:span>
            </text:span>
          </text:p>
            <text:p text:style-name="common-al"/>
            <text:p text:style-name="common-al">De aanvraag is ingediend van 17 augustus 2026 tot en met 4 juni 2027.</text:p>
            <text:p text:style-name="common-al">
            
          </text:p>
            <text:p text:style-name="common-al">
            <text:span text:style-name="nadrukvet">Ons besluit: u krijgt toestemming</text:span>
          </text:p>
            <text:p text:style-name="common-al">De wegbeheerder van het stadsdeel Scheveningen heeft geen bezwaar tegen uw aanvraag. Wij zien ook geen reden om de aanvraag te weigeren. Daarom beoordelen wij uw aanvraag positief. U krijgt toestemming voor het reconstrueren van het LS-net en het vervangen van laagspanningskabels. En om verkeersmaatregelen te nemen (volgens bijgevoegde tekeningen, in bijlage 3).</text:p>
            <text:p text:style-name="common-al">
            
          </text:p>
            <text:p text:style-name="common-al">•	Werkzaamheden: Het reconstrueren van het LS-net en het vervangen van laagspanningskabels.</text:p>
            <text:p text:style-name="common-al">•	Locaties: Frankenslag, Johan van Oldenbarneveltlaan, Scheveningseweg, van Hoornbeekstraat, Prins Mauritslaan, Statenplein, Statenlaan, van Boetzelaerlaan. </text:p>
            <text:p text:style-name="common-al">•	Geldig van: 17 augustus 2026 tot en met 4 jun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Scheveningen</text:p>
            <text:p text:style-name="common-al">In het advies van 31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Per fase een LTC melding maken en binnen 5 dagen het straatwerk oplever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Straatpotten ten behoeve van brandkranen, water en gasafsluiters moeten op de oorspronkelijke locatie worden teruggeplaatst.</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0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108</meta:user-defined>
    <meta:user-defined meta:name="DCTERMS.abstract">Het uitvoeren van wegwerkzaamheden van  17-8-2026 t/m 4-6-2027 ter hoogte van locatie Frankenslag 15</meta:user-defined>
    <dc:language>nl</dc:language>
    <meta:user-defined meta:name="OVERHEIDop.locatietype/OVERHEIDop.gebiedsmarkering">Punt</meta:user-defined>
    <meta:user-defined meta:name="DC.title">APV vergunning - Besluiten, Frankenslag 15 A, 2582 HC 's-Gravenhage</meta:user-defined>
    <meta:user-defined meta:name="OVERHEIDop.datumEindeReactietermijn">2026-09-11</meta:user-defined>
    <meta:user-defined meta:name="OVERHEIDop.terinzageleggingBG">https://www.digitale-inzage.nl/Den%20Haag/dossier/wvWkZyOOUUurtg_zOBK_rQ</meta:user-defined>
    <meta:user-defined meta:name="DCTERMS.W3CDTF/DCTERMS.available">2026-08-06</meta:user-defined>
    <meta:user-defined meta:name="DCTERMS.W3CDTF/OVERHEIDop.jaargang">2026</meta:user-defined>
    <meta:user-defined meta:name="OVERHEIDop.publicationIssue">376027</meta:user-defined>
    <meta:user-defined meta:name="OVERHEIDop.GmbID/DC.identifier">gmb-2026-376027</meta:user-defined>
    <meta:user-defined meta:name="OVERHEIDop.versieInformatie"/>
  </office:meta>
</office:document-meta>
</file>