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Sloefweg 5, 8307PX Ens: het kapp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Omgevingsvergunning verleend voor deze locatie. Het gaat om het kappen van bomen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60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152</meta:user-defined>
    <meta:user-defined meta:name="DCTERMS.abstract">Sloefweg 5, 8307PX Ens: Omgevingsvergunning 4 augustus 2026 het kappen van bom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Sloefweg 5, 8307PX Ens: het kappen van bo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26</meta:user-defined>
    <meta:user-defined meta:name="OVERHEIDop.GmbID/DC.identifier">gmb-2026-376026</meta:user-defined>
    <meta:user-defined meta:name="OVERHEIDop.versieInformatie"/>
  </office:meta>
</office:document-meta>
</file>