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erceel HLN01-S-699 Langveld 6422 PW Heerlen langs Rijksweg A76. Aanvraag omgevingsvergunning: tijdelijk realiseren van een technische zone tbv BESS en plaatsen van omhei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147</text:span>
          </text:p>
            <text:p text:style-name="common-al">
            <text:span text:style-name="nadrukvet">Adres : perceel HLN01-S-699 Langveld 6422 PW Heerlen langs Rijksweg A76</text:span>
          </text:p>
            <text:p text:style-name="common-al">
            <text:span text:style-name="nadrukvet">Activiteit : tijdelijk realiseren van een technische zone tbv BESS en plaatsen van omheining</text:span>
          </text:p>
            <text:p text:style-name="common-al">
            <text:span text:style-name="nadrukvet">Datum ontvangst : 14 juli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7602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2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2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147</meta:user-defined>
    <meta:user-defined meta:name="DCTERMS.abstract">Betreft: aanvraag op locatie perceel HLN01-S-699 Langveld 6422 PW Heerlen langs Rijksweg A76</meta:user-defined>
    <dc:language>nl</dc:language>
    <meta:user-defined meta:name="OVERHEIDop.locatietype/OVERHEIDop.gebiedsmarkering">Vlak</meta:user-defined>
    <meta:user-defined meta:name="DC.title">perceel HLN01-S-699 Langveld 6422 PW Heerlen langs Rijksweg A76. Aanvraag omgevingsvergunning: tijdelijk realiseren van een technische zone tbv BESS en plaatsen van omhei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25</meta:user-defined>
    <meta:user-defined meta:name="OVERHEIDop.GmbID/DC.identifier">gmb-2026-376025</meta:user-defined>
    <meta:user-defined meta:name="OVERHEIDop.versieInformatie"/>
  </office:meta>
</office:document-meta>
</file>