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Westzijde 103, 1506 GA Zaandam - het plaatsen van een nieuwe portiersloge (tijdelijk voor 15 j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951 - het plaatsen van een nieuwe portiersloge (tijdelijk voor 15 jaar) op de locatie Westzijde 103, 1506 GA Zaandam</text:p>
            <text:p text:style-name="common-al">Aanvraag ontvangen: 17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60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951</meta:user-defined>
    <dc:language>nl</dc:language>
    <meta:user-defined meta:name="OVERHEIDop.locatietype/OVERHEIDop.gebiedsmarkering">Punt</meta:user-defined>
    <meta:user-defined meta:name="DC.title">Aanvraag omgevingsvergunning - Westzijde 103, 1506 GA Zaandam - het plaatsen van een nieuwe portiersloge (tijdelijk voor 15 jaar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22</meta:user-defined>
    <meta:user-defined meta:name="OVERHEIDop.GmbID/DC.identifier">gmb-2026-376022</meta:user-defined>
    <meta:user-defined meta:name="OVERHEIDop.versieInformatie"/>
  </office:meta>
</office:document-meta>
</file>