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fwijken van regels in het omgevingsplan, het plaatsen van een bord, Brink te Assen, (nabij) Brink 1 in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fwijken van de regels van het omgevingsplan voor het plaatsen van een bord aan, (nabij) Brink 1 in Assen  </text:span>
          </text:p>
            <text:p text:style-name="common-al">De gemeente Assen heeft een omgevingsvergunning verleend. De gemeente geeft hiermee toestemming om af te wijken van de regels van het omgevingsplan voor het plaatsen van een bord aan de Brink te Assen, (nabij) Brink 1 in Assen.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p text:style-name="common-al">
            <text:span text:style-name="nadrukvet">Bent u het niet eens met de vergunning?</text:span>
          </text:p>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04-08-2026.</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text:a xlink:href="https://www.rechtspraak.nl/Organisatie-en-contact/Organisatie/Rechtbanken/Rechtbank-Noord-Nederland/Contact" xlink:type="simple">www.rechtspraak.nl</text:a>.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7602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2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2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372</meta:user-defined>
    <dc:language>nl</dc:language>
    <meta:user-defined meta:name="DC.title">Verleende omgevingsvergunning, afwijken van regels in het omgevingsplan, het plaatsen van een bord, Brink te Assen, (nabij) Brink 1 in Assen</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66</meta:user-defined>
    <meta:user-defined meta:name="OVERHEIDop.publicationIssue">376021</meta:user-defined>
    <meta:user-defined meta:name="OVERHEIDop.GmbID/DC.identifier">gmb-2026-376021</meta:user-defined>
    <meta:user-defined meta:name="OVERHEIDop.versieInformatie"/>
  </office:meta>
</office:document-meta>
</file>