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container, dixi, steiger, schaftwagen van 25 augustus t/m 24 oktober 26 ter hoogte van Havik 22 B, 3811 EZ Amersfoort, havik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avik 22 B, 3811 EZ Amersfoort, havik 22</text:p>
            <text:p text:style-name="common-al">
            <text:span text:style-name="nadrukvet">Omschrijving:</text:span> 			plaatsen container, dixi, steiger, schaftwagen van 25 augustus t/m 24 oktober 26</text:p>
            <text:p text:style-name="common-al">
            <text:span text:style-name="nadrukvet">Zaaknummer:</text:span> 			CLZ-APV2026-07-15-6e644b66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0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15-6e644b6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tijdelijk gebruik van de weg, plaatsen container, dixi, steiger, schaftwagen van 25 augustus t/m 24 oktober 26 ter hoogte van Havik 22 B, 3811 EZ Amersfoort, havik 2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8</meta:user-defined>
    <meta:user-defined meta:name="OVERHEIDop.GmbID/DC.identifier">gmb-2026-376018</meta:user-defined>
    <meta:user-defined meta:name="OVERHEIDop.versieInformatie"/>
  </office:meta>
</office:document-meta>
</file>