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bouwen van een garage aan Gouverneur Houbenstraat 32 te Nieuwstad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ngen Beslistermijn</text:span>
            </text:span>
          </text:p>
            <text:p text:style-name="last-al">Z2026-00008636 / Verlengen beslistermijn / Gouverneur Houbenstraat 32, 6118 CM te Nieuwstadt / Echt-Susteren / bekendgemaakt op 23 juli 2026 / het bouwen van een garage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00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8636 </meta:user-defined>
    <dc:language>nl</dc:language>
    <meta:user-defined meta:name="OVERHEIDop.locatietype/OVERHEIDop.gebiedsmarkering">Adres</meta:user-defined>
    <meta:user-defined meta:name="DC.title">Verlenging beslistermijn voor het bouwen van een garage aan Gouverneur Houbenstraat 32 te Nieuwstad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06</meta:user-defined>
    <meta:user-defined meta:name="OVERHEIDop.GmbID/DC.identifier">gmb-2026-376006</meta:user-defined>
    <meta:user-defined meta:name="OVERHEIDop.versieInformatie"/>
  </office:meta>
</office:document-meta>
</file>