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Aanvraag beschikking behandelen Buitenplaatsweg 8 - 78 (even) te Leus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 buitenplans (BOPA) uitgebreide procedure </text:span>voor het wijzigen van de bestemming en bouwen van flexwoningen voor tijdelijke opvang op het perceel Buitenplaatsweg 8 - 78 (even) te Leusden.</text:p>
            <text:p text:style-name="common-al">Burgemeester en wethouders maken bekend dat zij, op basis van een aanvraag omgevingsvergunning, het voornemen hebben om af te wijken van het Omgevingsplan voor de volgende activiteiten:</text:p>
            <text:list text:style-name="id1-3-2-1-1-3">
              <text:list-item text:style-override="id1-3-2-1-1-3-1">
                <text:number>•</text:number>
                <text:p text:style-name="al">Bouwactiviteit (Omgevingsplan)</text:p>
              </text:list-item>
              <text:list-item text:style-override="id1-3-2-1-1-3-2">
                <text:number>•</text:number>
                <text:p text:style-name="al">afwijken van regels in het Omgevingsplan</text:p>
              </text:list-item>
              <text:list-item text:style-override="id1-3-2-1-1-3-3">
                <text:number>•</text:number>
                <text:p text:style-name="al">technische bouwactiviteit</text:p>
              </text:list-item>
            </text:list>
            <text:p text:style-name="common-al">Voor deze ontwikkeling is een Besluit omgevingsvergunning voor een zogenoemde buitenplanse omgevingsplanactiviteit (BOPA) opgesteld. Wij hebben dit aanvraag besluit voorbereid volgens de procedure van paragraaf 16.5.3 van de Omgevingswet.</text:p>
            <text:p text:style-name="common-al">Het besluit gaat over het bouwen van flexwoningen voor tijdelijke opvang op het perceel Buitenplaatsweg 8 – 78 (even) te Leusden. Deze aanvraag heeft het zaaknummer: Z2026-00000153.</text:p>
            <text:p text:style-name="common-al">
            <text:span text:style-name="nadrukvet">Toelichting</text:span>
          </text:p>
            <text:p text:style-name="common-al">Dit besluit gaat over het vergunnen van een activiteit die niet past binnen het omgevingsplan: een buitenplanse omgevingsplanactiviteit (BOPA). Deze vergunning wijkt af van het omgevingsplan.</text:p>
            <text:p text:style-name="common-al">
            <text:span text:style-name="nadrukvet">Beroepsclausule</text:span>
          </text:p>
            <text:p text:style-name="last-al">Belanghebbenden kunnen tegen het besluit binnen zes weken na de dag van bekendmaking van dit besluit beroep aantekenen. Het beroepschrift moet worden ingediend bij de Rechtbank Midden-Nederland, Afdeling bestuursrecht, postbus 16005, 3500 DA Utrecht. De beschikking treedt in werking nadat de termijn voor het indienen van een beroepschrift is verstreken. Het indienen van een beroepschrift schorst de werking van het besluit niet. Na indiening van een beroepschrift bestaat de mogelijkheid een voorlopige voorziening aan te vragen bij de voorzieningenrechter van de Rechtbank Midden-Nederland, postbus 16005, 3500 DA Ut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59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153</meta:user-defined>
    <meta:user-defined meta:name="DCTERMS.abstract">Betreft: Beschikking op aanvraag op locatie Buitenplaatsweg 8 - 78 (even) te Leusden</meta:user-defined>
    <dc:language>nl</dc:language>
    <meta:user-defined meta:name="DC.title">Kennisgeving besluit Aanvraag beschikking behandelen Buitenplaatsweg 8 - 78 (even) te Leusden</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64</meta:user-defined>
    <meta:user-defined meta:name="OVERHEIDop.publicationIssue">375999</meta:user-defined>
    <meta:user-defined meta:name="OVERHEIDop.GmbID/DC.identifier">gmb-2026-375999</meta:user-defined>
    <meta:user-defined meta:name="OVERHEIDop.versieInformatie"/>
  </office:meta>
</office:document-meta>
</file>