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verbouwen van kantoorruimte naar woonruimte aan de Eduard Schilderinkstraat 21 A, 7002 JB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Eduard Schilderinkstraat 21 A, 7002 JB Doetinchem</text:p>
            <text:p text:style-name="common-al">Omschrijving:			verbouwen van kantoorruimte naar woonruimte</text:p>
            <text:p text:style-name="common-al">Dossiernummer:		gD2606005277</text:p>
            <text:p text:style-name="common-al"/>
            <text:p text:style-name="common-al">Datum verzending:	04-08-2026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599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606005277</meta:user-defined>
    <meta:user-defined meta:name="DCTERMS.abstract">Verlengen beslistermijn voor het verbouwen van kantoorruimte naar woonruimte aan de Eduard Schilderinkstraat 21 A, 7002 JB Doetinchem</meta:user-defined>
    <dc:language>nl</dc:language>
    <meta:user-defined meta:name="OVERHEIDop.locatietype/OVERHEIDop.gebiedsmarkering">Punt</meta:user-defined>
    <meta:user-defined meta:name="DC.title">Verlengen beslistermijn: verbouwen van kantoorruimte naar woonruimte aan de Eduard Schilderinkstraat 21 A, 7002 JB Doetinche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98</meta:user-defined>
    <meta:user-defined meta:name="OVERHEIDop.GmbID/DC.identifier">gmb-2026-375998</meta:user-defined>
    <meta:user-defined meta:name="OVERHEIDop.versieInformatie"/>
  </office:meta>
</office:document-meta>
</file>