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uitbreiding paviljoen d.m.v. een dakterras en het plaatsen van opslagruimte aan de Gaswal 1, 7001 ZZ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Gaswal 1, 7001 ZZ Doetinchem</text:p>
            <text:p text:style-name="common-al">Omschrijving:			uitbreiding paviljoen d.m.v. een dakterras en het plaatsen van opslagruimte</text:p>
            <text:p text:style-name="common-al">Dossiernummer:		gD2606005256</text:p>
            <text:p text:style-name="common-al"/>
            <text:p text:style-name="common-al">Datum verzending:	04-08-2026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59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256</meta:user-defined>
    <meta:user-defined meta:name="DCTERMS.abstract">Verlengen beslistermijn voor uitbreiding paviljoen d.m.v. een dakterras en het plaatsen van opslagruimte aan de Gaswal 1, 7001 ZZ Doetinchem</meta:user-defined>
    <dc:language>nl</dc:language>
    <meta:user-defined meta:name="OVERHEIDop.locatietype/OVERHEIDop.gebiedsmarkering">Punt</meta:user-defined>
    <meta:user-defined meta:name="DC.title">Verlengen beslistermijn: uitbreiding paviljoen d.m.v. een dakterras en het plaatsen van opslagruimte aan de Gaswal 1, 7001 ZZ Doetinch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96</meta:user-defined>
    <meta:user-defined meta:name="OVERHEIDop.GmbID/DC.identifier">gmb-2026-375996</meta:user-defined>
    <meta:user-defined meta:name="OVERHEIDop.versieInformatie"/>
  </office:meta>
</office:document-meta>
</file>