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ingediende aanvraag omgevingsvergunning Griftstraat 1, 1972 SG IJmuiden, plaatsen airco (voorkan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 Griftstraat 1, 1972 SG IJmuiden, plaatsen airco (voorkant)</text:span>
          </text:p>
            <text:p text:style-name="common-al">
            
          </text:p>
            <text:p text:style-name="common-al">Burgemeester en wethouders van de gemeente Velsen maken bekend dat de volgende aanvraag voor een omgevingsvergunning is ingetrokken.</text:p>
            <text:p text:style-name="common-al">
            
          </text:p>
            <text:p text:style-name="common-al"/>
            <text:p text:style-name="common-al">
            <text:span text:style-name="nadrukvet">IJmuiden</text:span>
          </text:p>
            <text:p text:style-name="common-al"/>
            <text:p text:style-name="last-al">Griftstraat 1, 1972 SG IJmuiden, plaatsen airco (voorkant) 0453415113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7599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4534151133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trokken ingediende aanvraag omgevingsvergunning Griftstraat 1, 1972 SG IJmuiden, plaatsen airco (voorkant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95</meta:user-defined>
    <meta:user-defined meta:name="OVERHEIDop.GmbID/DC.identifier">gmb-2026-375995</meta:user-defined>
    <meta:user-defined meta:name="OVERHEIDop.versieInformatie"/>
  </office:meta>
</office:document-meta>
</file>