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realiseren van een dakopbouw op een productiehal (bouwtechnische activiteit)  aan de Havenstraat 62, 7005 AG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Havenstraat 62, 7005 AG Doetinchem</text:p>
            <text:p text:style-name="common-al">Omschrijving:			realiseren van een dakopbouw op een productiehal (bouwtechnische activiteit) </text:p>
            <text:p text:style-name="common-al">Dossiernummer:		gD2606005255</text:p>
            <text:p text:style-name="common-al">Datum verzending:	04-08-2026</text:p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599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606005255</meta:user-defined>
    <meta:user-defined meta:name="DCTERMS.abstract">Verlengen beslistermijn voor het realiseren van een dakopbouw op een productiehal (bouwtechnische activiteit) aan de Havenstraat 62, 7005 AG Doetinchem</meta:user-defined>
    <dc:language>nl</dc:language>
    <meta:user-defined meta:name="OVERHEIDop.locatietype/OVERHEIDop.gebiedsmarkering">Punt</meta:user-defined>
    <meta:user-defined meta:name="DC.title">Verlengen beslistermijn: realiseren van een dakopbouw op een productiehal (bouwtechnische activiteit)  aan de Havenstraat 62, 7005 AG Doetinche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91</meta:user-defined>
    <meta:user-defined meta:name="OVERHEIDop.GmbID/DC.identifier">gmb-2026-375991</meta:user-defined>
    <meta:user-defined meta:name="OVERHEIDop.versieInformatie"/>
  </office:meta>
</office:document-meta>
</file>