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slopen van de opstallen aan Oud Roosteren 15 en 24 te Roo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08594 / Verlengen beslistermijn / Oud Roosteren 15, 6116 AB te Roosteren en Oud Roosteren 24, 6116 AC te Roosteren / Echt-Susteren / bekendgemaakt op 23 juli 2026 / het slopen van de opsta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08594 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voor het slopen van de opstallen aan Oud Roosteren 15 en 24 te Roost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9</meta:user-defined>
    <meta:user-defined meta:name="OVERHEIDop.GmbID/DC.identifier">gmb-2026-375989</meta:user-defined>
    <meta:user-defined meta:name="OVERHEIDop.versieInformatie"/>
  </office:meta>
</office:document-meta>
</file>