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st melding: Het organiseren van het organiseren van een Eierbal wedstrijd op 6 augustus 2026 - Landgoed Nienoord/Landgoedboerderij Oosterheerdt in L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4 augustus 2026 heeft de gemeente Westerkwartier een melding ontvangen voor het organiseren van een Eierbal wedstrijd op 6 augustus 2026. activiteiten waarvoor geen vergunningplicht geldt op de locatie Landgoed Nienoord/Landgoedboerderij Oosterheerdt in Leek. De melding is geregistreerd onder zaaknummer 2026192464. De melding betreft: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Organiseren van een evenement</text:p>
              </text:list-item>
              <text:list-item text:style-override="id1-3-2-1-1-3-2">
                <text:number>•</text:number>
                <text:p text:style-name="al">Gebruik van de openbare ruimte</text:p>
              </text:list-item>
            </text:list>
            <text:p text:style-name="common-al">
            
          </text:p>
            <text:p text:style-name="common-al">
            
          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schrift indienen. Voor meer informatie kunt u contact opnemen via info@westerkwartier.nl of telefoonnummer 14 059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kwartier</text:p>
            </table:table-cell>
            <table:table-cell office:value-type="string" table:style-name="header.C">
              <text:p text:style-name="headerright"><text:span text:style-name="nr">Nr. 37598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8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8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Westerkwartier</meta:user-defined>
    <meta:user-defined meta:name="OVERHEID.Informatietype/DC.type">officiële publicatie</meta:user-defined>
    <meta:user-defined meta:name="OVERHEID.Gemeente/DCTERMS.publisher">Westerkwartier</meta:user-defined>
    <meta:user-defined meta:name="OVERHEID.Gemeente/OVERHEID.authority">Westerkwartier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2026192464</meta:user-defined>
    <dc:language>nl</dc:language>
    <meta:user-defined meta:name="OVERHEIDop.locatietype/OVERHEIDop.gebiedsmarkering">Punt</meta:user-defined>
    <meta:user-defined meta:name="DC.title">Ontvangst melding: Het organiseren van het organiseren van een Eierbal wedstrijd op 6 augustus 2026 - Landgoed Nienoord/Landgoedboerderij Oosterheerdt in Leek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987</meta:user-defined>
    <meta:user-defined meta:name="OVERHEIDop.GmbID/DC.identifier">gmb-2026-375987</meta:user-defined>
    <meta:user-defined meta:name="OVERHEIDop.versieInformatie"/>
  </office:meta>
</office:document-meta>
</file>