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uiten behandeling gestelde aanvraag voor het exploiteren van een openbare inrichting (friture Biej de Blauwe) aan Wilhelminalaan 196 te Ec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Buiten behandeling laten aanvraag vergunningen</text:span>
            </text:span>
          </text:p>
            <text:p text:style-name="last-al">Z2026-0008408 / buiten behandeling stellen aanvraag / Wilhelminalaan 196, 6101 LJ te Echt / Echt-Susteren / bekendgemaakt op 27 juli 2026 / het exploiteren van een openbare inrichting (friture Biej de Blauwe)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7598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8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exploitatievergunning</meta:user-defined>
    <meta:user-defined meta:name="OVERHEIDop.referentienummer">Z2026-0008408 </meta:user-defined>
    <dc:language>nl</dc:language>
    <meta:user-defined meta:name="OVERHEIDop.locatietype/OVERHEIDop.gebiedsmarkering">Adres</meta:user-defined>
    <meta:user-defined meta:name="DC.title">Buiten behandeling gestelde aanvraag voor het exploiteren van een openbare inrichting (friture Biej de Blauwe) aan Wilhelminalaan 196 te Echt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86</meta:user-defined>
    <meta:user-defined meta:name="OVERHEIDop.GmbID/DC.identifier">gmb-2026-375986</meta:user-defined>
    <meta:user-defined meta:name="OVERHEIDop.versieInformatie"/>
  </office:meta>
</office:document-meta>
</file>