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plaatsen van een woonwagen aan Oude baan 42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Intrekken aanvraag vergunning</text:span>
            </text:span>
          </text:p>
            <text:p text:style-name="last-al">Z2026-00008336 / Intrekken aanvraag omgevingsvergunning / Oude baan 42, 6101 VP te Echt / Echt-Susteren / bekendgemaakt op 27 juli 2026 / het plaatsen van een woonwa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597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7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8336 </meta:user-defined>
    <dc:language>nl</dc:language>
    <meta:user-defined meta:name="OVERHEIDop.locatietype/OVERHEIDop.gebiedsmarkering">Adres</meta:user-defined>
    <meta:user-defined meta:name="DC.title">Ingetrokken aanvraag voor het plaatsen van een woonwagen aan Oude baan 42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77</meta:user-defined>
    <meta:user-defined meta:name="OVERHEIDop.GmbID/DC.identifier">gmb-2026-375977</meta:user-defined>
    <meta:user-defined meta:name="OVERHEIDop.versieInformatie"/>
  </office:meta>
</office:document-meta>
</file>