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oxtel - Melding Besluit activiteiten leefomgeving (Bal) – Vrilkhovenseweg 7, 5298 LH Liemp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Boxtel delen mee dat zij de volgende melding hebben ontvangen:</text:p>
            <text:p text:style-name="common-al">Voor: Het mobiel breken van in totaal 4000 tonsteenachtige materialen </text:p>
            <text:p text:style-name="common-al">Locatie: Vrilkhovenseweg 7, 5298 LH Liempde</text:p>
            <text:p text:style-name="common-al">DSO-kenmerk: 2026071601765</text:p>
            <text:p text:style-name="common-al">Zaaknummer: Z/511082</text:p>
            <text:p text:style-name="common-al">Datum ontvangen: 16-07-2026</text:p>
            <text:p text:style-name="common-al">Tegen deze melding kan geen bezwaar worden gemaakt. </text:p>
            <text:p text:style-name="common-al">
            <text:span text:style-name="nadrukvet">Inzage en Inlichtingen </text:span>
          </text:p>
            <text:p text:style-name="last-al">Heeft u vragen over de melding? Neem dan contact op met de Omgevingsdienst Brabant Noord, via telefoonnummer 088 7430 000 of per e-mail info@odbn.nl. Vermeld daarbij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7597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7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7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oxt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082</meta:user-defined>
    <dc:language>nl</dc:language>
    <meta:user-defined meta:name="OVERHEIDop.locatietype/OVERHEIDop.gebiedsmarkering">Punt</meta:user-defined>
    <meta:user-defined meta:name="DC.title">Gemeente Boxtel - Melding Besluit activiteiten leefomgeving (Bal) – Vrilkhovenseweg 7, 5298 LH Liempd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74</meta:user-defined>
    <meta:user-defined meta:name="OVERHEIDop.GmbID/DC.identifier">gmb-2026-375974</meta:user-defined>
    <meta:user-defined meta:name="OVERHEIDop.versieInformatie"/>
  </office:meta>
</office:document-meta>
</file>