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sbesluit Donkereweg 40 Noordgouw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chouwen-Duiveland hebben besloten de vergunningen van Maatschap van As, gelegen aan de Donkereweg 40 te Noordgouwe, ambtshalve in te trekken.</text:p>
            <text:p text:style-name="common-al">Het <text:a xlink:href="https://rudzeeland.edataloket.eu/dossier/73cf6125-b036-4dbf-b915-48ef94762a3d" xlink:type="simple">besluit</text:a> kunt u bekijken door <text:a xlink:href="https://rudzeeland.edataloket.eu/dossier/73cf6125-b036-4dbf-b915-48ef94762a3d" xlink:type="simple">hier</text:a> te klikken.</text:p>
            <text:p text:style-name="common-al">Wanneer u hier belang bij heeft, kunt u tot en met 14 september 2026 schriftelijk bezwaar maken tegen deze omgevingsvergunning . Dat kan bij gemeente Schouwen-Duiveland, Postbus 5555, 4300 JA Zierikzee. Op het bezwaarschrift moeten uw naam en adres vermeld staan. Ook moet duidelijk zijn tegen welk besluit u bezwaar maakt en waarom. Daarnaast moeten op het bezwaarschrift de datum en uw handtekening staan. </text:p>
            <text:p text:style-name="common-al">Alleen wanneer u een bezwaarschrift heeft ingediend, kunt u een voorlopige voorziening aanvragen. Met een voorlopige voorziening kan de activiteit niet beginnen voordat over uw bezwaarschrift is besloten. U kunt een voorlopige voorziening aanvragen bij de voorzieningenrechter van de rechtbank Zeeland-West Brabant, locatie Breda, team bestuursrecht, Postbus 90006, 4800 PA Breda. U kunt ook online een voorlopige voorziening aanvragen via de website: <text:a xlink:href="https://www.rechtspraak.nl/" xlink:type="simple">https://www.rechtspraak.nl/</text:a>. Voor meer informatie kunt de rechtbank bellen. Dit kan via het telefoonnummer 088 361 15 53. Voor de behandeling van het verzoek moet u griffierecht betalen. </text:p>
            <text:p text:style-name="common-al">Wanneer u vragen heeft over dit besluit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common-al">De omgevingsvergunning is geregistreerd onder kenmerk: Z2026-0000202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59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Intrekkingsbesluit Donkereweg 40 Noordgouw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971</meta:user-defined>
    <meta:user-defined meta:name="OVERHEIDop.GmbID/DC.identifier">gmb-2026-375971</meta:user-defined>
    <meta:user-defined meta:name="OVERHEIDop.versieInformatie"/>
  </office:meta>
</office:document-meta>
</file>