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vijf struinbruggen op de locatie J.M. Smit-Pietersstraat thv 10 tm 32d te Dordrecht zaaknummer 900367364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aliseren van vijf struinbruggen op de locatie J.M. Smit-Pietersstraat thv 10 tm 32d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7 augustus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9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vijf struinbruggen op de locatie J.M. Smit-Pietersstraat thv 10 tm 32d te Dordrecht zaaknummer 9003673643</meta:user-defined>
    <meta:user-defined meta:name="DCTERMS.W3CDTF/DCTERMS.available">2026-08-06</meta:user-defined>
    <meta:user-defined meta:name="DCTERMS.W3CDTF/OVERHEIDop.jaargang">2026</meta:user-defined>
    <meta:user-defined meta:name="OVERHEIDop.publicationIssue">375963</meta:user-defined>
    <meta:user-defined meta:name="OVERHEIDop.GmbID/DC.identifier">gmb-2026-375963</meta:user-defined>
    <meta:user-defined meta:name="OVERHEIDop.versieInformatie"/>
  </office:meta>
</office:document-meta>
</file>