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riolering aan bouwwerken aan Seringenstraat 58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536 / Sloopmelding / Seringenstraat 58, 6101 NJ te Echt / Echt-Susteren / bekendgemaakt op 28 juli 2026 / het verwijderen van asbesthoudende riolering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536 </meta:user-defined>
    <dc:language>nl</dc:language>
    <meta:user-defined meta:name="OVERHEIDop.locatietype/OVERHEIDop.gebiedsmarkering">Adres</meta:user-defined>
    <meta:user-defined meta:name="DC.title">Melding voor het verwijderen van asbesthoudende riolering aan bouwwerken aan Seringenstraat 58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59</meta:user-defined>
    <meta:user-defined meta:name="OVERHEIDop.GmbID/DC.identifier">gmb-2026-375959</meta:user-defined>
    <meta:user-defined meta:name="OVERHEIDop.versieInformatie"/>
  </office:meta>
</office:document-meta>
</file>