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uitrit op de locatie Zuiderstraat 15  te Zandvoort, ingekomen 27 juli 2026, DSO nummer 2026072700094, zaaknummer ODIJ-Z-26-18611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realiseren van een uitrit op de locatie Zuiderstraat 15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1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595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5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5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realiseren van een uitrit op de locatie Zuiderstraat 15  te Zandvoort, ingekomen 27 juli 2026, DSO nummer 2026072700094, zaaknummer ODIJ-Z-26-186115</meta:user-defined>
    <meta:user-defined meta:name="DCTERMS.W3CDTF/DCTERMS.available">2026-08-06</meta:user-defined>
    <meta:user-defined meta:name="DCTERMS.W3CDTF/OVERHEIDop.jaargang">2026</meta:user-defined>
    <meta:user-defined meta:name="OVERHEIDop.publicationIssue">375958</meta:user-defined>
    <meta:user-defined meta:name="OVERHEIDop.GmbID/DC.identifier">gmb-2026-375958</meta:user-defined>
    <meta:user-defined meta:name="OVERHEIDop.versieInformatie"/>
  </office:meta>
</office:document-meta>
</file>