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en houden van het evenement ‘Burendag Gulickspark’ op 26 september 2026 aan Gulickspark te Su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</text:span>
            </text:span>
          </text:p>
            <text:p text:style-name="last-al">Z2026-00010710 / Evenementenmelding / Gulickspark te Susteren / Echt-Susteren / bekendgemaakt op 28 juli 2026 / het organiseren en houden van het evenement ‘Burendag Gulickspark’ op 26 september 2026 van 14.00 uur tot 23.00 uur/ Activiteit: Evenement over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595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010710 </meta:user-defined>
    <dc:language>nl</dc:language>
    <meta:user-defined meta:name="OVERHEIDop.locatietype/OVERHEIDop.gebiedsmarkering">Weg</meta:user-defined>
    <meta:user-defined meta:name="DC.title">Melding voor het organiseren en houden van het evenement ‘Burendag Gulickspark’ op 26 september 2026 aan Gulickspark te Suster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56</meta:user-defined>
    <meta:user-defined meta:name="OVERHEIDop.GmbID/DC.identifier">gmb-2026-375956</meta:user-defined>
    <meta:user-defined meta:name="OVERHEIDop.versieInformatie"/>
  </office:meta>
</office:document-meta>
</file>