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Straatfeest’ op 15 augustus 2026 aan Prinses Christinastraat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632 / Evenementenmelding / Prinses Christinastraat, 6101 HG te Echt / Echt-Susteren / bekendgemaakt op 29 juli 2026 / het organiseren en houden van het evenement ‘Straatfeest’ op 15 augustus 2026 van 15.30 uur tot uiterlijk 23.00 uur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632 </meta:user-defined>
    <dc:language>nl</dc:language>
    <meta:user-defined meta:name="OVERHEIDop.locatietype/OVERHEIDop.gebiedsmarkering">Weg</meta:user-defined>
    <meta:user-defined meta:name="DC.title">Melding voor het organiseren en houden van het evenement ‘Straatfeest’ op 15 augustus 2026 aan Prinses Christinastraat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53</meta:user-defined>
    <meta:user-defined meta:name="OVERHEIDop.GmbID/DC.identifier">gmb-2026-375953</meta:user-defined>
    <meta:user-defined meta:name="OVERHEIDop.versieInformatie"/>
  </office:meta>
</office:document-meta>
</file>