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gaardslaan 148, 7339 AP Ugchelen, het vergroten van een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01-08-2026</text:p>
            <text:p text:style-name="common-al">Zaaknummer:  02006343530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594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4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43530</meta:user-defined>
    <dc:language>nl</dc:language>
    <meta:user-defined meta:name="OVERHEIDop.locatietype/OVERHEIDop.gebiedsmarkering">Punt</meta:user-defined>
    <meta:user-defined meta:name="DC.title">Aanvraag Omgevingsvergunning Bogaardslaan 148, 7339 AP Ugchelen, het vergroten van een wo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48</meta:user-defined>
    <meta:user-defined meta:name="OVERHEIDop.GmbID/DC.identifier">gmb-2026-375948</meta:user-defined>
    <meta:user-defined meta:name="OVERHEIDop.versieInformatie"/>
  </office:meta>
</office:document-meta>
</file>