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ransformeren van een kantoorruimte naar een zelfstandige woonruimte op de locatie Cornelis de Wittstraat 20 te Dordrecht zaaknummer 900367832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transformeren van een kantoorruimte naar een zelfstandige woonruimte op de locatie Cornelis de Wittstraat 2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9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transformeren van een kantoorruimte naar een zelfstandige woonruimte op de locatie Cornelis de Wittstraat 20 te Dordrecht zaaknummer 9003678323</meta:user-defined>
    <meta:user-defined meta:name="DCTERMS.W3CDTF/DCTERMS.available">2026-08-06</meta:user-defined>
    <meta:user-defined meta:name="DCTERMS.W3CDTF/OVERHEIDop.jaargang">2026</meta:user-defined>
    <meta:user-defined meta:name="OVERHEIDop.publicationIssue">375945</meta:user-defined>
    <meta:user-defined meta:name="OVERHEIDop.GmbID/DC.identifier">gmb-2026-375945</meta:user-defined>
    <meta:user-defined meta:name="OVERHEIDop.versieInformatie"/>
  </office:meta>
</office:document-meta>
</file>