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7 dakkapellen, Boekelosebleekweg 102, 7548 RC Enschede, Boekelosebleekweg 104, 7548 RC Enschede, Boekelosebleekweg 106, 7548 RC Enschede, Boekelosebl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Wij hebben op 4 augustus 2026 een besluit genomen op de aanvraag met zaaknummer 0153Z2605-0120 voor het plaatsen van 7 dakkapellen op de locatieBoekelosebleekweg 102, 104, 106, 122, 124, 132 en 146.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59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5-0120</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besluit op aanvraag het plaatsen van 7 dakkapellen, Boekelosebleekweg 102, 7548 RC Enschede, Boekelosebleekweg 104, 7548 RC Enschede, Boekelosebleekweg 106, 7548 RC Enschede, Boekeloseble</meta:user-defined>
    <meta:user-defined meta:name="DCTERMS.W3CDTF/DCTERMS.available">2026-08-12</meta:user-defined>
    <meta:user-defined meta:name="DCTERMS.W3CDTF/OVERHEIDop.jaargang">2026</meta:user-defined>
    <meta:user-defined meta:name="OVERHEIDop.publicationIssue">375943</meta:user-defined>
    <meta:user-defined meta:name="OVERHEIDop.GmbID/DC.identifier">gmb-2026-375943</meta:user-defined>
    <meta:user-defined meta:name="OVERHEIDop.versieInformatie"/>
  </office:meta>
</office:document-meta>
</file>